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0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1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2:010302:138</text:p>
          </table:table-cell>
          <table:table-cell office:value-type="string" table:number-columns-spanned="3" table:number-rows-spanned="1" table:style-name="ce15">
            <text:p>2471728.71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3:040203:4090</text:p>
          </table:table-cell>
          <table:table-cell office:value-type="string" table:number-columns-spanned="3" table:number-rows-spanned="1" table:style-name="ce15">
            <text:p>3810339.5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3:070102:971</text:p>
          </table:table-cell>
          <table:table-cell office:value-type="string" table:number-columns-spanned="3" table:number-rows-spanned="1" table:style-name="ce15">
            <text:p>1871789.9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4:010303:5913</text:p>
          </table:table-cell>
          <table:table-cell office:value-type="string" table:number-columns-spanned="3" table:number-rows-spanned="1" table:style-name="ce15">
            <text:p>3031936.5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4:050101:1207</text:p>
          </table:table-cell>
          <table:table-cell office:value-type="string" table:number-columns-spanned="3" table:number-rows-spanned="1" table:style-name="ce15">
            <text:p>72085.4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4:050101:1229</text:p>
          </table:table-cell>
          <table:table-cell office:value-type="string" table:number-columns-spanned="3" table:number-rows-spanned="1" table:style-name="ce15">
            <text:p>114222.7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4:050101:1258</text:p>
          </table:table-cell>
          <table:table-cell office:value-type="string" table:number-columns-spanned="3" table:number-rows-spanned="1" table:style-name="ce15">
            <text:p>233731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50101:1297</text:p>
          </table:table-cell>
          <table:table-cell office:value-type="string" table:number-columns-spanned="3" table:number-rows-spanned="1" table:style-name="ce15">
            <text:p>164922.6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90101:622</text:p>
          </table:table-cell>
          <table:table-cell office:value-type="string" table:number-columns-spanned="3" table:number-rows-spanned="1" table:style-name="ce15">
            <text:p>835566.4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010627:619</text:p>
          </table:table-cell>
          <table:table-cell office:value-type="string" table:number-columns-spanned="3" table:number-rows-spanned="1" table:style-name="ce15">
            <text:p>360230.5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010724:1559</text:p>
          </table:table-cell>
          <table:table-cell office:value-type="string" table:number-columns-spanned="3" table:number-rows-spanned="1" table:style-name="ce15">
            <text:p>101192.13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0:000000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60107: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80203:1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10201:8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714:1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30202:4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40209:47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00000: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30102: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50101:1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50101:1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50101:12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50101:12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50101:12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50101:12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50101:12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50101:1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50101:12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50101:1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50101:1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50101:1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50101:1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50101:1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50101:1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4:050101:1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4:050101:1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4:050101:1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4:050101:1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4:050101:1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4:050101:1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4:050101:12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4:050101:12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4:050101:12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4:050101:1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4:050101:12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4:050101:14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4:050103:5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4:050103:7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4:050103: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5:080101:3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0:030301:27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0:0802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8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4f286a33d6c978e5fbe6f4155f6be6239de2f0747eb8b2e81a94320c91ca0c2fb3f1d008364122582fcc55f0f130ee4fc79996d6c8f58206cebbe79d71328497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07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1T08:56:23Z</meta:creation-date>
    <dc:date>2026-09-01T08:56:23Z</dc:date>
  </office:meta>
</office:document-meta>
</file>